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TableRow92" style:family="table-row">
      <style:table-row-properties style:min-row-height="0.493in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-asian="標楷體"/>
    </style:style>
    <style:style style:name="TableRow101" style:family="table-row">
      <style:table-row-properties style:min-row-height="0.493in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9" style:family="table-row">
      <style:table-row-properties style:min-row-height="0.493in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7" style:family="table-row">
      <style:table-row-properties style:min-row-height="0.493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5" style:family="table-row">
      <style:table-row-properties style:min-row-height="0.493in"/>
    </style:style>
    <style:style style:name="TableCell12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</style:style>
    <style:style style:name="TableCell13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4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style:font-weight-complex="bold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P144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聯絡人</text:span></text:p>
          </table:table-cell>
          <table:table-cell table:style-name="TableCell86">
            <text:p text:style-name="P87"/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3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內文"/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內文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內文"/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6</text:p>
          </table:table-cell>
          <table:table-cell table:style-name="TableCell128">
            <text:p text:style-name="P129"/>
          </table: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3">
            <text:p text:style-name="內文"/>
          </table:table-cell>
          <table:covered-table-cell/>
          <table:covered-table-cell/>
        </table:table-row>
      </table:table>
      <text:p text:style-name="P133"/>
      <text:p text:style-name="P134">國立屏東大學企業管理學系</text:p>
      <text:p text:style-name="P135">聯絡人：王小姐</text:p>
      <text:p text:style-name="P136"><text:span text:style-name="T137">電</text:span><text:span text:style-name="T138"><text:s/></text:span><text:span text:style-name="T139"><text:s/>話</text:span><text:span text:style-name="T140">：</text:span><text:span text:style-name="T141">08-7663800</text:span><text:span text:style-name="T142">轉</text:span><text:span text:style-name="T143">32502</text:span></text:p>
      <text:p text:style-name="P144"><text:span text:style-name="T145">Email</text:span><text:span text:style-name="T146">：</text:span><text:span text:style-name="T147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8-18T09:31:00Z</meta:creation-date>
    <dc:date>2026-08-18T09:31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